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7777in" fo:text-indent="-0.4444in">
        <style:tab-stops/>
      </style:paragraph-properties>
      <style:text-properties style:font-name="標楷體" style:font-name-asian="標楷體" fo:font-size="16pt" style:font-size-asian="16pt" style:font-size-complex="12pt"/>
    </style:style>
    <style:style style:name="P2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3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fo:color="#FF0000" style:font-size-complex="12pt"/>
    </style:style>
    <style:style style:name="P4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5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fo:color="#FF0000" style:font-size-complex="12pt"/>
    </style:style>
    <style:style style:name="P7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8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fo:color="#FF0000" style:font-size-complex="12pt"/>
    </style:style>
    <style:style style:name="P9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10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11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12" style:parent-style-name="清單段落" style:list-style-name="LFO1" style:family="paragraph">
      <style:paragraph-properties fo:margin-top="0.0625in"/>
      <style:text-properties style:font-name="標楷體" style:font-name-asian="標楷體" style:font-size-complex="12pt"/>
    </style:style>
    <style:style style:name="P13" style:parent-style-name="清單段落" style:list-style-name="LFO1" style:family="paragraph">
      <style:paragraph-properties fo:margin-top="0.0625in"/>
      <style:text-properties style:font-name="標楷體" style:font-name-asian="標楷體" style:font-size-complex="12pt"/>
    </style:style>
    <style:style style:name="P14" style:parent-style-name="清單段落" style:list-style-name="LFO1" style:family="paragraph">
      <style:paragraph-properties fo:margin-top="0.0625in"/>
      <style:text-properties style:font-name="標楷體" style:font-name-asian="標楷體" style:font-size-complex="12pt"/>
    </style:style>
    <style:style style:name="P15" style:parent-style-name="清單段落" style:list-style-name="LFO1" style:family="paragraph">
      <style:paragraph-properties fo:margin-top="0.0625in"/>
      <style:text-properties style:font-name="標楷體" style:font-name-asian="標楷體" style:font-size-complex="12pt"/>
    </style:style>
    <style:style style:name="P16" style:parent-style-name="清單段落" style:list-style-name="LFO1" style:family="paragraph">
      <style:paragraph-properties fo:margin-top="0.0625in"/>
      <style:text-properties style:font-name="標楷體" style:font-name-asian="標楷體" style:font-size-complex="12pt"/>
    </style:style>
    <style:style style:name="P17" style:parent-style-name="清單段落" style:list-style-name="LFO1" style:family="paragraph">
      <style:paragraph-properties fo:margin-top="0.0625in"/>
      <style:text-properties style:font-name="標楷體" style:font-name-asian="標楷體" style:font-size-complex="12pt"/>
    </style:style>
    <style:style style:name="P18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19" style:parent-style-name="內文" style:family="paragraph">
      <style:paragraph-properties fo:margin-top="0.0625in" fo:margin-left="0.6666in" fo:text-indent="-0.3333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fo:color="#FF0000" style:font-size-complex="12pt"/>
    </style:style>
    <style:style style:name="T25" style:parent-style-name="預設段落字型" style:family="text">
      <style:text-properties style:font-name="標楷體" style:font-name-asian="標楷體" fo:color="#FF0000" style:font-size-complex="12pt"/>
    </style:style>
    <style:style style:name="T26" style:parent-style-name="預設段落字型" style:family="text">
      <style:text-properties style:font-name="標楷體" style:font-name-asian="標楷體" fo:color="#FF0000" style:font-size-complex="12pt"/>
    </style:style>
    <style:style style:name="T27" style:parent-style-name="預設段落字型" style:family="text">
      <style:text-properties style:font-name="標楷體" style:font-name-asian="標楷體" fo:color="#FF0000" style:font-size-complex="12pt"/>
    </style:style>
    <style:style style:name="T28" style:parent-style-name="預設段落字型" style:family="text">
      <style:text-properties style:font-name="標楷體" style:font-name-asian="標楷體" fo:color="#FF0000" style:font-size-complex="12pt"/>
    </style:style>
    <style:style style:name="T29" style:parent-style-name="預設段落字型" style:family="text">
      <style:text-properties style:font-name="標楷體" style:font-name-asian="標楷體" fo:color="#FF0000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內文" style:family="paragraph">
      <style:paragraph-properties fo:margin-top="0.0625in" fo:margin-left="0.6666in" fo:text-indent="-0.3333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color="#FF0000" style:font-size-complex="12pt"/>
    </style:style>
    <style:style style:name="T42" style:parent-style-name="預設段落字型" style:family="text">
      <style:text-properties style:font-name="標楷體" style:font-name-asian="標楷體" fo:color="#FF0000" style:font-size-complex="12pt"/>
    </style:style>
    <style:style style:name="T43" style:parent-style-name="預設段落字型" style:family="text">
      <style:text-properties style:font-name="標楷體" style:font-name-asian="標楷體" fo:color="#FF0000" style:font-size-complex="12pt"/>
    </style:style>
    <style:style style:name="T44" style:parent-style-name="預設段落字型" style:family="text">
      <style:text-properties style:font-name="標楷體" style:font-name-asian="標楷體" fo:color="#FF0000" style:font-size-complex="12pt"/>
    </style:style>
    <style:style style:name="T45" style:parent-style-name="超連結" style:family="text">
      <style:text-properties style:font-name="標楷體" style:font-name-asian="標楷體" style:font-size-complex="12pt"/>
    </style:style>
    <style:style style:name="T46" style:parent-style-name="超連結" style:family="text">
      <style:text-properties style:font-name="標楷體" style:font-name-asian="標楷體" style:font-size-complex="12pt"/>
    </style:style>
    <style:style style:name="T47" style:parent-style-name="超連結" style:family="text">
      <style:text-properties style:font-name="標楷體" style:font-name-asian="標楷體" style:font-size-complex="12pt"/>
    </style:style>
    <style:style style:name="T48" style:parent-style-name="超連結" style:family="text">
      <style:text-properties style:font-name="標楷體" style:font-name-asian="標楷體" style:font-size-complex="12pt"/>
    </style:style>
    <style:style style:name="T49" style:parent-style-name="超連結" style:family="text">
      <style:text-properties fo:font-size="9pt" style:font-size-asian="9pt"/>
    </style:style>
    <style:style style:name="T50" style:parent-style-name="預設段落字型" style:family="text">
      <style:text-properties style:font-name="標楷體" style:font-name-asian="標楷體" fo:color="#FF0000" style:font-size-complex="12pt"/>
    </style:style>
    <style:style style:name="T51" style:parent-style-name="預設段落字型" style:family="text">
      <style:text-properties style:font-name="標楷體" style:font-name-asian="標楷體" fo:color="#FF0000" style:font-size-complex="12pt"/>
    </style:style>
    <style:style style:name="T52" style:parent-style-name="超連結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fo:color="#FF0000" style:font-size-complex="12pt"/>
    </style:style>
    <style:style style:name="T54" style:parent-style-name="超連結" style:family="text">
      <style:text-properties fo:font-size="7pt" style:font-size-asian="7pt"/>
    </style:style>
    <style:style style:name="T55" style:parent-style-name="超連結" style:family="text">
      <style:text-properties fo:font-size="7pt" style:font-size-asian="7pt"/>
    </style:style>
    <style:style style:name="T56" style:parent-style-name="預設段落字型" style:family="text">
      <style:text-properties style:font-name="標楷體" style:font-name-asian="標楷體" fo:color="#FF0000" style:font-size-complex="12pt"/>
    </style:style>
    <style:style style:name="T57" style:parent-style-name="預設段落字型" style:family="text">
      <style:text-properties style:font-name="標楷體" style:font-name-asian="標楷體" fo:color="#FF0000" style:font-size-complex="12pt"/>
    </style:style>
    <style:style style:name="T58" style:parent-style-name="預設段落字型" style:family="text">
      <style:text-properties style:font-name="標楷體" style:font-name-asian="標楷體" fo:color="#FF0000" style:font-size-complex="12pt"/>
    </style:style>
    <style:style style:name="T59" style:parent-style-name="預設段落字型" style:family="text">
      <style:text-properties style:font-name="標楷體" style:font-name-asian="標楷體" fo:color="#FF0000" style:font-size-complex="12pt"/>
    </style:style>
    <style:style style:name="T60" style:parent-style-name="預設段落字型" style:family="text">
      <style:text-properties style:font-name="標楷體" style:font-name-asian="標楷體" fo:color="#FF0000" style:font-size-complex="12pt"/>
    </style:style>
    <style:style style:name="T61" style:parent-style-name="預設段落字型" style:family="text">
      <style:text-properties style:font-name="標楷體" style:font-name-asian="標楷體" fo:color="#FF0000" style:font-size-complex="12pt"/>
    </style:style>
    <style:style style:name="P62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64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5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70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1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2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3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4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fo:color="#FF0000" style:font-size-complex="12pt"/>
    </style:style>
    <style:style style:name="P75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6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7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9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1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82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83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5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6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7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8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89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90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>臺南市115年中小學高爾夫錦標賽競賽規程</text:p>
      <text:p text:style-name="P2">一、主辦目的：推廣高爾夫運動向下扎根，培育本市優秀青少年高爾夫球員為目的。</text:p>
      <text:p text:style-name="P3">二、依<text:s text:c="4"/>據：臺南市政府體育局115年9月15日南市體競字第1151342089A號函辦理。</text:p>
      <text:p text:style-name="P4">三、指導單位：臺南市政府</text:p>
      <text:p text:style-name="P5">四、主辦單位：臺南市政府體育局</text:p>
      <text:p text:style-name="P6">五、承辦單位：臺南市立永康國民中學</text:p>
      <text:p text:style-name="P7">六、協辦單位：南一高爾夫球場</text:p>
      <text:p text:style-name="P8">七、比賽日期：115年10月29日（星期四），上午6時30分開球，請各單位於6時00分前報到完成。領隊會議6時00分於南一高爾夫球場一樓舉行。</text:p>
      <text:p text:style-name="P9">八、比賽地點：南一高爾夫球場（718臺南市關廟區布袋里長榮街500號，電話06-555-1117）</text:p>
      <text:p text:style-name="P10">九、參加資格：凡目前就學臺南市學籍之學校男、女生均可自行完成18洞比賽者。</text:p>
      <text:p text:style-name="P11">十、比賽分組及方式：</text:p>
      <text:list text:style-name="LFO1" text:continue-numbering="true">
        <text:list-item>
          <text:p text:style-name="P12">國小個人男子組</text:p>
        </text:list-item>
        <text:list-item>
          <text:p text:style-name="P13">國小個人女子組</text:p>
        </text:list-item>
        <text:list-item>
          <text:p text:style-name="P14">國中個人男子組</text:p>
        </text:list-item>
        <text:list-item>
          <text:p text:style-name="P15">國中個人女子組</text:p>
        </text:list-item>
        <text:list-item>
          <text:p text:style-name="P16">高中個人男子組</text:p>
        </text:list-item>
        <text:list-item>
          <text:p text:style-name="P17">高中個人女子組</text:p>
        </text:list-item>
      </text:list>
      <text:p text:style-name="P18">十一、報名辦法:</text:p>
      <text:p text:style-name="P19"><text:span text:style-name="T20">(</text:span><text:span text:style-name="T21">一</text:span><text:span text:style-name="T22">)</text:span><text:span text:style-name="T23">報名日期：</text:span><text:span text:style-name="T24">115</text:span><text:span text:style-name="T25">年</text:span><text:span text:style-name="T26">10</text:span><text:span text:style-name="T27">月</text:span><text:span text:style-name="T28">19</text:span><text:span text:style-name="T29">日</text:span><text:span text:style-name="T30">（星期一</text:span><text:span text:style-name="T31">）截止，參加人數以</text:span><text:span text:style-name="T32">36</text:span><text:span text:style-name="T33">人為限</text:span><text:span text:style-name="T34">(</text:span><text:span text:style-name="T35">國小組部分以</text:span><text:span text:style-name="T36">20</text:span><text:span text:style-name="T37">人為限</text:span><text:span text:style-name="T38">)</text:span><text:span text:style-name="T39">，依報名時間優先者為主。</text:span></text:p>
      <text:p text:style-name="P40"><text:span text:style-name="T41">(</text:span><text:span text:style-name="T42">二</text:span><text:span text:style-name="T43">)</text:span><text:span text:style-name="T44">報名方式：採</text:span><text:a xlink:href="https://forms.gle/qP6LLv4zRWcvuxvi6" office:target-frame-name="_top" xlink:show="replace"><text:span text:style-name="T45">Google</text:span><text:span text:style-name="T46">表單網路報名</text:span><text:span text:style-name="T47">(</text:span><text:span text:style-name="T48">表單</text:span></text:a><text:a xlink:href="https://forms.gle/qP6LLv4zRWcvuxvi6" office:target-frame-name="_top" xlink:show="replace"><text:span text:style-name="T49">https://forms.gle/qP6LLv4zRWcvuxvi6</text:span></text:a><text:span text:style-name="T50">)</text:span><text:span text:style-name="T51">並請校內完成報名表簽核上傳，紙本寄至承辦學校永康國中體育組，填寫完成後請於</text:span><text:a xlink:href="https://docs.google.com/spreadsheets/d/1lmO-OFSw4v-ZmikpWdj6T_EPFVelgSOuzlnwhZhjewQ/edit?usp=drive_link" office:target-frame-name="_top" xlink:show="replace"><text:span text:style-name="T52">報名結果確認頁</text:span></text:a><text:span text:style-name="T53">(</text:span><text:a xlink:href="https://docs.google.com/spreadsheets/d/1lmO-OFSw4v-ZmikpWdj6T_EPFVelgSOuzlnwhZhjewQ/edit?usp=drive_link" office:target-frame-name="_top" xlink:show="replace"><text:span text:style-name="T54">https://</text:span><text:span text:style-name="T55">docs.google.com/spreadsheets/d/1lmO-OFSw4v-ZmikpWdj6T_EPFVelgSOuzlnwhZhjewQ/edit?usp=drive_link</text:span></text:a><text:span text:style-name="T56">)</text:span><text:span text:style-name="T57">確認報名完成，如有疑問請洽</text:span><text:span text:style-name="T58">(</text:span><text:span text:style-name="T59">永康國中王良展老師</text:span><text:span text:style-name="T60">2015247#8024)</text:span><text:span text:style-name="T61">。</text:span></text:p>
      <text:p text:style-name="P62">十二、比賽相關費用：擊球相關費用由臺南市體育局補助支付。</text:p>
      <text:soft-page-break/>
      <text:p text:style-name="P63">十三、比賽梯台：</text:p>
      <text:p text:style-name="P64">(一)國小男子組：（特設梯台開球）、國小女子組:（特設梯台開球）</text:p>
      <text:p text:style-name="P65">(二)國中男子組：（白梯開球）、國中女子組:（白梯開球）</text:p>
      <text:p text:style-name="P66">(三)高中男子組：（藍梯開球）、高中女子組:（白梯開球）</text:p>
      <text:p text:style-name="P67">※以上各組比賽採18洞無差點總桿計分；各組報名人數如未滿3人時，則取消或併組比賽。</text:p>
      <text:p text:style-name="P68">十四、平手判別：個人總成績桿數相同時，比10-18洞的桿數加總，如仍相同則比1-9洞的桿數加總、依次比16-18洞之桿數加總及最後以第18洞之桿數來決定之。</text:p>
      <text:p text:style-name="P69">十五、比賽規定：</text:p>
      <text:p text:style-name="P70">(一)請攜帶正本學生證或在學證明到場以備查核年齡及學生身份，未出示者一概禁止參賽。</text:p>
      <text:p text:style-name="P71">(二)如遇惡劣天候時，依比賽執行委員會之宣佈暫停、順延或取消比賽。</text:p>
      <text:p text:style-name="P72">(三)各選手應於出發前20分鐘向大會辦理報到，逾時罰兩桿，另於開球前10分鐘至開球台領取記分卡及等候唱名開球，逾時5分鐘依規則6-3a處罰。</text:p>
      <text:p text:style-name="P73">(四)最大桿數限制，以每洞標準桿2倍計算，如：如該洞標準桿3桿，最大桿數限制為6桿、該洞標準桿4桿，最大桿數限制為8桿、該洞標準桿5桿，最大桿數限制為10桿。</text:p>
      <text:p text:style-name="P74">(五)記分卡採個人互記法，每一洞必須確認自己的桿數並確實記錄計分卡上，並於回合結束親自核對每一洞桿數無誤後簽名繳回記錄組，不得遲於後一組繳交，違規者罰兩桿。</text:p>
      <text:p text:style-name="P75">(六)應該遵守高爾夫運動精神及禮儀，不得在比賽中配戴裝飾物品，比賽進行中不可攜帶行動電話等電子器材進場。且選手不得說髒話、破壞球場設施等不當行為，違者取消資格。</text:p>
      <text:p text:style-name="P76">(七)需著正式服裝及高爾夫鞋、襪子下場，不得穿著無領上衣、牛仔褲，如欲著短褲請及膝。</text:p>
      <text:p text:style-name="P77">十六、器材設備：</text:p>
      <text:p text:style-name="P78">(一)所有競賽場地器材、設備符合國際高爾夫總會規則之規定。</text:p>
      <text:p text:style-name="P79">(二)本比賽不限制單一品牌、型號之球，但比賽用球及球桿必須依R&amp;A及USGA共同公告之合格商品項目。</text:p>
      <text:p text:style-name="P80">(三)本賽事開放測距器（須無坡度及風向測距器）使用。</text:p>
      <text:p text:style-name="P81">十七、比賽編組：開球時間之編組表公告在教育局公告網站。不另行通知。</text:p>
      <text:soft-page-break/>
      <text:p text:style-name="P82">十八、比賽規則及申訴:依最新高爾夫規則及委員會制定當地單行規則執行之。如有爭議，以比賽委員會之裁定為最後裁決。</text:p>
      <text:p text:style-name="P83">十九、附則：</text:p>
      <text:p text:style-name="P84">(一)運動員資格不符或冒名頂替者，經查明屬實，即取消該隊資格。</text:p>
      <text:p text:style-name="P85">(二)球員嚴重犯規被判離場者，取消該員比賽資格。</text:p>
      <text:p text:style-name="P86">(三)各隊請自備證件，並請自行辦理意外險。</text:p>
      <text:p text:style-name="P87">(四)如球員於高爾夫球場購買商品，請自行付款，主辦方無提供相關經費。</text:p>
      <text:p text:style-name="P88">二十、獎勵</text:p>
      <text:p text:style-name="P89">(一)該組報名人數若為3人則錄取1名；4人錄取2名；5人錄取3名；6人錄取4名；7人錄取5名；8人以上錄取6名。（各競賽種類及項目之實際參賽人數未達3人以上，或運動員於參賽項目之全部賽程均未出賽者，不予獎勵。）</text:p>
      <text:p text:style-name="P90">(二)賽後於南一高爾夫球場舉行頒獎，所有選手一律參加並請獲獎選手親自領獎。</text:p>
      <text:p text:style-name="P91">(三)優勝隊伍隊職員、辦理活動有功人員，依照「臺南市立高級中等以下學校教職員獎懲案件作業規定」辦理敘獎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衛生組</meta:initial-creator>
    <dc:creator>體育組長</dc:creator>
    <meta:creation-date>2026-09-17T00:42:00Z</meta:creation-date>
    <dc:date>2026-09-17T00:42:00Z</dc:date>
    <meta:template xlink:href="Normal" xlink:type="simple"/>
    <meta:editing-cycles>2</meta:editing-cycles>
    <meta:editing-duration>PT0S</meta:editing-duration>
    <meta:document-statistic meta:page-count="3" meta:paragraph-count="4" meta:word-count="339" meta:character-count="2272" meta:row-count="16" meta:non-whitespace-character-count="1937"/>
  </office:meta>
</office:document-meta>
</file>